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start-value="2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start-value="6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start-value="7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start-value="10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/>
    </style:style>
    <style:style style:name="P2" style:parent-style-name="Standard" style:list-style-name="LFO1" style:family="paragraph"/>
    <style:style style:name="P3" style:parent-style-name="Standard" style:list-style-name="LFO1" style:family="paragraph"/>
    <style:style style:name="P4" style:parent-style-name="Standard" style:list-style-name="LFO1" style:family="paragraph"/>
    <style:style style:name="P5" style:parent-style-name="Standard" style:list-style-name="LFO1" style:family="paragraph"/>
    <style:style style:name="P6" style:parent-style-name="Standard" style:list-style-name="LFO1" style:family="paragraph"/>
    <style:style style:name="P7" style:parent-style-name="Standard" style:list-style-name="LFO1" style:family="paragraph"/>
    <style:style style:name="P8" style:parent-style-name="Standard" style:list-style-name="LFO1" style:family="paragraph"/>
    <style:style style:name="P9" style:parent-style-name="Standard" style:list-style-name="LFO1" style:family="paragraph"/>
    <style:style style:name="P10" style:parent-style-name="Standard" style:list-style-name="LFO1" style:family="paragraph"/>
    <style:style style:name="P11" style:parent-style-name="Standard" style:list-style-name="LFO2" style:family="paragraph"/>
    <style:style style:name="T12" style:parent-style-name="Standardnípísmoodstavce" style:family="text">
      <style:text-properties fo:color="#000000" fo:background-color="#000000"/>
    </style:style>
    <style:style style:name="T13" style:parent-style-name="Standardnípísmoodstavce" style:family="text">
      <style:text-properties fo:color="#000000" fo:background-color="#000000"/>
    </style:style>
    <style:style style:name="T14" style:parent-style-name="Standardnípísmoodstavce" style:family="text">
      <style:text-properties fo:color="#000000" fo:background-color="#000000"/>
    </style:style>
    <style:style style:name="T15" style:parent-style-name="Standardnípísmoodstavce" style:family="text">
      <style:text-properties fo:color="#000000" fo:background-color="#000000"/>
    </style:style>
    <style:style style:name="P16" style:parent-style-name="Standard" style:list-style-name="LFO3" style:family="paragraph"/>
    <style:style style:name="P17" style:parent-style-name="Standard" style:list-style-name="LFO4" style:family="paragraph"/>
    <style:style style:name="P18" style:parent-style-name="Standard" style:list-style-name="LFO5" style:family="paragraph"/>
    <style:style style:name="P19" style:parent-style-name="Standard" style:list-style-name="LFO5" style:family="paragraph"/>
  </office:automatic-styles>
  <office:body>
    <office:text text:use-soft-page-breaks="true">
      <text:p text:style-name="P1">Zápis z 23. zasedání ZO Buk 15.11.2024</text:p>
      <text:p text:style-name="Standard"/>
      <text:p text:style-name="Standard">Přítomni: A. Mráz, Mgr. V. Kučera, M. Růžička, Ing. R. Půbal, J. Trnka, Ing. P. Janda Dis,</text:p>
      <text:p text:style-name="Standard">Přítomno: 6</text:p>
      <text:p text:style-name="Standard">Zapisovatel: Mgr. V. Kučera</text:p>
      <text:p text:style-name="Standard">Ověřovatelé zápisu: Ing. R. Půbal, Ing. P. Janda Dis</text:p>
      <text:p text:style-name="Standard">Omluven: <text:s/>Ing. Vl. Vlk</text:p>
      <text:p text:style-name="Standard">Zahájení provedl p. Mráz, přivítal všechny přítomné a seznámil je s programem</text:p>
      <text:p text:style-name="Standard"/>
      <text:p text:style-name="Standard">Program: <text:s text:c="8"/>1. <text:s text:c="2"/>kontrola usnesení</text:p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2">vyhodnocení žádostí o prodej pozemků</text:p>
                    </text:list-item>
                    <text:list-item>
                      <text:p text:style-name="P3">žádost o finanční příspěvek ,, Hospic ´´</text:p>
                    </text:list-item>
                    <text:list-item>
                      <text:p text:style-name="P4">žádost o finanční příspěvek ,, Prevent ´´</text:p>
                    </text:list-item>
                    <text:list-item>
                      <text:p text:style-name="P5">žádost o finanční příspěvek ,, Jihočeské centrum pro zdravotně postižené a seniory ´´</text:p>
                    </text:list-item>
                    <text:list-item>
                      <text:p text:style-name="P6">žádost o finanční příspěvek ,, Portus Prachatice ´´</text:p>
                    </text:list-item>
                    <text:list-item>
                      <text:p text:style-name="P7">dotace na Včelnou</text:p>
                    </text:list-item>
                    <text:list-item>
                      <text:p text:style-name="P8">dotace na kompostéry</text:p>
                    </text:list-item>
                    <text:list-item>
                      <text:p text:style-name="P9">dodatek ke smlouvě s textil ECO</text:p>
                    </text:list-item>
                    <text:list-item>
                      <text:p text:style-name="P10">prodej multikáry</text:p>
                    </text:list-item>
                  </text:list>
                </text:list-item>
              </text:list>
            </text:list-item>
          </text:list>
        </text:list-item>
      </text:list>
      <text:p text:style-name="Standard"><text:s text:c="24"/>11. různé</text:p>
      <text:p text:style-name="Standard">hlasování <text:s text:c="23"/>pro 6, <text:s text:c="33"/>proti 0, <text:s text:c="32"/>zdržel se 0</text:p>
      <text:p text:style-name="Standard"><text:s text:c="120"/>program schválen</text:p>
      <text:p text:style-name="Standard"/>
      <text:list text:style-name="LFO2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1">kontrola usnesení <text:s/>- <text:s text:c="3"/>smlouvy na prodej čtyř pozemků byly podepsány</text:p>
                    </text:list-item>
                  </text:list>
                </text:list-item>
              </text:list>
            </text:list-item>
          </text:list>
        </text:list-item>
      </text:list>
      <text:p text:style-name="Standard">smlouva o zřízení věcného břemene na akci ,, Vyšovatka ´´ byla podepsána</text:p>
      <text:p text:style-name="Standard">na zapracování změny účelu užívání pozemků do ÚP Buk bylo odepsáno</text:p>
      <text:p text:style-name="Standard">finanční pomoc na povodně 20 000,- Kč byla odeslána do obce Lužnice</text:p>
      <text:p text:style-name="Standard"><text:s text:c="24"/></text:p>
      <text:p text:style-name="Standard"><text:s text:c="24"/>2. <text:s text:c="2"/>vyhodnocení žádostí o prodej pozemků – projednání</text:p>
      <text:p text:style-name="Standard"><text:s text:c="30"/>usnesení - na základě vyhodnocení nabídek a dvou dodatků podle hlavního <text:s text:c="2"/><text:tab/><text:s text:c="3"/><text:tab/><text:s text:c="18"/>hodnotícího kritéria ( nejvyšší nabídková cena ) komise doporučuje starostovi<text:s/><text:tab/><text:s text:c="18"/>obce Buk a zastupitelstvu obce, uzavřít kupní smlouvu:</text:p>
      <text:p text:style-name="Standard"><text:s text:c="25"/></text:p>
      <text:p text:style-name="Standard"><text:s text:c="26"/>- <text:s/>na par.č. 1607 o výměře 1192 m2 v k.ú. Buk pod Boubínem</text:p>
      <text:p text:style-name="Standard"><text:s text:c="29"/>Ing. Vojtěch Terš<text:span text:style-name="T12">, Svojetická 146, Louňovice 146, Loňovice 251 62</text:span></text:p>
      <text:p text:style-name="Standard"><text:s text:c="29"/>cena bez DPH 2048,- Kč/m2</text:p>
      <text:p text:style-name="Standard"><text:s text:c="26"/></text:p>
      <text:p text:style-name="Standard"><text:s text:c="26"/>- na par. č. 1594 o výměře 1234 m2 v k.ú. Buk pod Boubínem</text:p>
      <text:p text:style-name="Standard"><text:s text:c="29"/>Andrea Jezlová,<text:s/><text:span text:style-name="T13">Svatá Maří 113, Vimperk 385 01</text:span></text:p>
      <text:p text:style-name="Standard"><text:s text:c="29"/>cena bez DPH 1417,- Kč/m2</text:p>
      <text:p text:style-name="Standard"><text:s text:c="26"/></text:p>
      <text:p text:style-name="Standard"><text:s text:c="27"/>- na par. č. 1593 o výměře 1542 m2 v k.ú. Buk pod Boubínem</text:p>
      <text:p text:style-name="Standard"><text:s text:c="29"/>Ing. Pavel Jansa a Lucie Jansová,<text:s/><text:span text:style-name="T14">Klostermannova 441, Vimperk 385 01</text:span></text:p>
      <text:p text:style-name="Standard"><text:s text:c="29"/>cena bez DPH 1237,- Kč/m2</text:p>
      <text:p text:style-name="Standard"><text:s text:c="26"/></text:p>
      <text:p text:style-name="Standard"><text:s text:c="27"/>- na<text:s/>par. č. 1595 o výměře 1259 m2 v k.ú. Buk pod Boubínem</text:p>
      <text:p text:style-name="Standard"><text:s text:c="29"/>Helena a Marcel Dubský,<text:s/><text:span text:style-name="T15">Tovární 255/72, Vimperk 385 01</text:span></text:p>
      <text:p text:style-name="Standard"><text:s text:c="29"/>cena bez DPH 1236,- Kč/m2</text:p>
      <text:p text:style-name="Standard">hlasování <text:s text:c="23"/>pro 6,<text:s/><text:s text:c="33"/>proti 0, <text:s text:c="32"/>zdržel se 0</text:p>
      <text:p text:style-name="Standard"><text:s text:c="119"/>usnesení schváleno</text:p>
      <text:p text:style-name="Standard"><text:s text:c="23"/></text:p>
      <text:p text:style-name="Standard"><text:s text:c="23"/>3. <text:s/>žádost o finanční příspěvek ,, Hospic ´´sv. Jana N. Neumana Prachatice, <text:s/><text:tab/><text:s/><text:tab/><text:s text:c="17"/>projednání příspěvku</text:p>
      <text:p text:style-name="Standard"><text:s text:c="29"/>usnesení – podpořit ,, Hospic sv. Jana N. Neumana Prachatice částkou 3 000,- Kč</text:p>
      <text:p text:style-name="Standard">hlasování <text:s text:c="24"/>pro 6, <text:s text:c="32"/>proti 0, <text:s text:c="32"/>zdržel se 0</text:p>
      <text:p text:style-name="Standard"><text:s text:c="121"/>usnesení schváleno</text:p>
      <text:p text:style-name="Standard"/>
      <text:p text:style-name="Standard"><text:s text:c="23"/>4. <text:s/>žádost o finanční příspěvek ,, Prevent ´´</text:p>
      <text:p text:style-name="Standard"><text:s text:c="28"/>projednání příspěvku</text:p>
      <text:p text:style-name="Standard"><text:s text:c="28"/>usnesení – souhlas s finančním příspěvkem</text:p>
      <text:p text:style-name="Standard">hlasování <text:s text:c="24"/>pro 0, <text:s text:c="32"/>proti 6, <text:s text:c="32"/>zdržel se 0</text:p>
      <text:p text:style-name="Standard"><text:s text:c="121"/>usnesení neschváleno</text:p>
      <text:p text:style-name="Standard"/>
      <text:p text:style-name="Standard"><text:s text:c="24"/>5. <text:s/>žádost o finanční příspěvek ,, Jihočeské centrum pro zdravotně postižené</text:p>
      <text:p text:style-name="Standard">Prachatice ´´, projednání příspěvku</text:p>
      <text:p text:style-name="Standard"><text:s text:c="30"/>usnesení – podpořit ,, Jihočeské centrum pro zdravotně postižené Prachatice<text:s/><text:tab/><text:s/><text:tab/><text:s text:c="18"/>částkou 2 000,- Kč</text:p>
      <text:p text:style-name="Standard">hlasování <text:s text:c="24"/>pro 6, <text:s text:c="33"/>proti 0, <text:s text:c="32"/>zdržel se 0</text:p>
      <text:p text:style-name="Standard"><text:s text:c="122"/>usnesení schváleno</text:p>
      <text:p text:style-name="Standard"/>
      <text:list text:style-name="LFO3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6">žádost o finanční příspěvek ,, Portus Prachatice ´´ - projednání</text:p>
                    </text:list-item>
                  </text:list>
                </text:list-item>
              </text:list>
            </text:list-item>
          </text:list>
        </text:list-item>
      </text:list>
      <text:p text:style-name="Standard"><text:s text:c="30"/>usnesení – podpořit ,, Portus Prachatice ´´ 8 000,- Kč</text:p>
      <text:p text:style-name="Standard">hlasování <text:s text:c="24"/>pro 6, <text:s text:c="34"/>proti 0, <text:s text:c="32"/>zdržel se 0</text:p>
      <text:p text:style-name="Standard"><text:s text:c="124"/>usnesení schváleno</text:p>
      <text:p text:style-name="Standard"/>
      <text:list text:style-name="LFO4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7">žádost o dotaci na akci ,, Obnovu místní komunikace v osadě Včelná pod Boubínem ´´ - projednání</text:p>
                    </text:list-item>
                  </text:list>
                </text:list-item>
              </text:list>
            </text:list-item>
          </text:list>
        </text:list-item>
      </text:list>
      <text:p text:style-name="Standard">usnesení – souhlas se zpracováním podkladů a žádosti o finanční podporu z programu Ministerstva pro místní rozvoj z podprogramu 117D926 Obnova obecního a krajského majetku po živelních pohromách v roce 2024, dotační titul DT2 – Projekt: ,, Obnova místní komunikace Včelná včetně dešťové kanalizace po živelné pohromě v roce 2024 ´´</text:p>
      <text:p text:style-name="Standard"><text:s text:c="30"/>Zastupitelstvo obce pověřuje starostu obce zajištěním podání žádosti a zajištění<text:s/><text:tab/><text:s text:c="18"/>zpracování příloh žádosti</text:p>
      <text:p text:style-name="Standard">hlasování <text:s text:c="23"/>pro 6, <text:s text:c="33"/>proti 0, <text:s text:c="35"/>zdržel se 0</text:p>
      <text:p text:style-name="Standard"><text:s text:c="124"/>usnesení schváleno</text:p>
      <text:p text:style-name="Standard"><text:s text:c="25"/></text:p>
      <text:p text:style-name="Standard"><text:s text:c="23"/>8. <text:s/>žádost o dotaci na akci ,, Kompostéry ´´</text:p>
      <text:p text:style-name="Standard"><text:s text:c="28"/>není potřeba <text:s text:c="2"/></text:p>
      <text:p text:style-name="Standard"/>
      <text:p text:style-name="Standard"><text:s text:c="24"/>9. <text:s/>dodatek ke smlouvě s textil ECO ( odvoz textilu ) – projednání dodatku ke<text:s/><text:tab/><text:s/><text:tab/><text:s text:c="17"/>stávající smlouvě</text:p>
      <text:p text:style-name="Standard"><text:s text:c="29"/>usnesení – souhlas s dodatkem ke smlouvě na odvoz textilu</text:p>
      <text:p text:style-name="Standard">hlasování <text:s text:c="23"/>pro 6, <text:s text:c="33"/>proti 0, <text:s text:c="35"/>zdržel se 0</text:p>
      <text:p text:style-name="Standard"><text:s text:c="124"/>usnesení schváleno</text:p>
      <text:p text:style-name="Standard"><text:s text:c="125"/></text:p>
      <text:list text:style-name="LFO5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8">prodej multikáry - projednání</text:p>
                    </text:list-item>
                  </text:list>
                </text:list-item>
              </text:list>
            </text:list-item>
          </text:list>
        </text:list-item>
      </text:list>
      <text:p text:style-name="Standard">usnesení – prodej multikáry vyvěsit prodej min. cena 35 000,-</text:p>
      <text:p text:style-name="Standard">hlasování <text:s text:c="23"/>pro 6, <text:s text:c="34"/>proti 0, <text:s text:c="34"/>zdržel se 0</text:p>
      <text:p text:style-name="Standard"><text:s text:c="125"/>usnesení schváleno</text:p>
      <text:p text:style-name="Standard"/>
      <text:list text:style-name="LFO5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9">různé <text:s text:c="20"/>– <text:s text:c="3"/>proběhlo setkání seniorů</text:p>
                    </text:list-item>
                  </text:list>
                </text:list-item>
              </text:list>
            </text:list-item>
          </text:list>
        </text:list-item>
      </text:list>
      <text:p text:style-name="Standard"><text:s text:c="61"/>- <text:s text:c="3"/>naše místní akční skupina žen připravila pro děti a dospělé <text:s/><text:tab/><text:s text:c="49"/>- ,, Dýňování s krásně připravenou naučnou stezkou ´´</text:p>
      <text:p text:style-name="Standard"><text:s text:c="66"/>poděkování patří všem pořadatelkám, pořadatelům a<text:s/><text:tab/><text:s/><text:tab/><text:s text:c="54"/>našemu pěstiteli dýní Pepovi Trnkovi</text:p>
      <text:p text:style-name="Standard"><text:s text:c="66"/>vypěstoval 160 Hokaido a 23 Goliášů</text:p>
      <text:p text:style-name="Standard">auto Caron je v garáži</text:p>
      <text:p text:style-name="Standard">1.12. rozsvícení vánočního stromku</text:p>
      <text:p text:style-name="Standard">7.12. adventní výlet do Drážďan a na zámek Moritzburg</text:p>
      <text:p text:style-name="Standard">20.12. vánočník</text:p>
      <text:p text:style-name="Standard">dnes proběhla kolaudace ZTV</text:p>
      <text:p text:style-name="Standard">VKB zadělat díry</text:p>
      <text:p text:style-name="Standard">na návsi, dětské hřiště atd. udělat prořez</text:p>
      <text:p text:style-name="Standard"/>
      <text:p text:style-name="Standard"/>
      <text:p text:style-name="Standard"><text:s text:c="78"/></text:p>
      <text:p text:style-name="Standard"/>
      <text:p text:style-name="Standard"><text:s text:c="78"/>Zapsal:</text:p>
      <text:p text:style-name="Standard">Místostarosta <text:s text:c="56"/>Starosta</text:p>
      <text:p text:style-name="Standard">Mgr. Václav Kučera:........................................... Antonín Mráz:................................................</text:p>
      <text:p text:style-name="Standard"/>
      <text:p text:style-name="Standard"/>
      <text:p text:style-name="Standard"/>
      <text:p text:style-name="Standard"/>
      <text:p text:style-name="Standard">Ověřovatelé zápisu:</text:p>
      <text:p text:style-name="Standard">Ing. Roman Půbal <text:s text:c="51"/>Ing. Pavel Janda</text:p>
      <text:p text:style-name="Standard"/>
      <text:p text:style-name="Standard"/>
      <text:p text:style-name="Standard"/>
      <text:p text:style-name="Standard"/>
      <text:p text:style-name="Standard">…................................................................... <text:s text:c="10"/>…...................................................................</text:p>
      <text:p text:style-name="Standard">datum vyhotovení 18.11.2024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start-value="2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start-value="6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start-value="7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start-value="10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dmin</meta:initial-creator>
    <dc:creator>Admin</dc:creator>
    <meta:creation-date>2024-12-03T20:35:00Z</meta:creation-date>
    <dc:date>2024-12-03T20:42:00Z</dc:date>
    <meta:print-date>2024-11-20T15:02:00Z</meta:print-date>
    <meta:template xlink:href="Normal.dotm" xlink:type="simple"/>
    <meta:editing-cycles>6</meta:editing-cycles>
    <meta:editing-duration>PT360S</meta:editing-duration>
    <meta:document-statistic meta:page-count="1" meta:paragraph-count="16" meta:word-count="1216" meta:character-count="8375" meta:row-count="59" meta:non-whitespace-character-count="7175"/>
  </office:meta>
</office:document-meta>
</file>