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start-value="2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P2" style:parent-style-name="Standard" style:list-style-name="LFO1" style:family="paragraph"/>
    <style:style style:name="P3" style:parent-style-name="Standard" style:list-style-name="LFO1" style:family="paragraph"/>
    <style:style style:name="P4" style:parent-style-name="Standard" style:list-style-name="LFO1" style:family="paragraph"/>
    <style:style style:name="P5" style:parent-style-name="Standard" style:list-style-name="LFO1" style:family="paragraph"/>
    <style:style style:name="P6" style:parent-style-name="Standard" style:list-style-name="LFO1" style:family="paragraph"/>
    <style:style style:name="P7" style:parent-style-name="Standard" style:list-style-name="LFO1" style:family="paragraph"/>
    <style:style style:name="P8" style:parent-style-name="Standard" style:list-style-name="LFO1" style:family="paragraph"/>
    <style:style style:name="P9" style:parent-style-name="Standard" style:list-style-name="LFO2" style:family="paragraph"/>
    <style:style style:name="T10" style:parent-style-name="Standardnípísmoodstavce" style:family="text">
      <style:text-properties fo:font-weight="bold" style:font-weight-asian="bold" style:font-weight-complex="bold"/>
    </style:style>
    <style:style style:name="T11" style:parent-style-name="Standardnípísmoodstavce" style:family="text">
      <style:text-properties fo:font-weight="bold" style:font-weight-asian="bold" style:font-weight-complex="bold"/>
    </style:style>
    <style:style style:name="T12" style:parent-style-name="Standardnípísmoodstavce" style:family="text">
      <style:text-properties fo:font-weight="bold" style:font-weight-asian="bold" style:font-weight-complex="bold"/>
    </style:style>
    <style:style style:name="T13" style:parent-style-name="Standardnípísmoodstavce" style:family="text">
      <style:text-properties fo:color="#000000" fo:background-color="#000000"/>
    </style:style>
    <style:style style:name="T14" style:parent-style-name="Standardnípísmoodstavce" style:family="text">
      <style:text-properties fo:font-weight="bold" style:font-weight-asian="bold" style:font-weight-complex="bold"/>
    </style:style>
    <style:style style:name="T15" style:parent-style-name="Standardnípísmoodstavce" style:family="text">
      <style:text-properties fo:font-weight="bold" style:font-weight-asian="bold" style:font-weight-complex="bold"/>
    </style:style>
    <style:style style:name="T16" style:parent-style-name="Standardnípísmoodstavce" style:family="text">
      <style:text-properties fo:font-weight="bold" style:font-weight-asian="bold" style:font-weight-complex="bold"/>
    </style:style>
    <style:style style:name="T17" style:parent-style-name="Standardnípísmoodstavce" style:family="text">
      <style:text-properties fo:color="#000000" fo:background-color="#000000"/>
    </style:style>
    <style:style style:name="T18" style:parent-style-name="Standardnípísmoodstavce" style:family="text">
      <style:text-properties fo:color="#000000" fo:background-color="#000000"/>
    </style:style>
    <style:style style:name="T19" style:parent-style-name="Standardnípísmoodstavce" style:family="text">
      <style:text-properties fo:font-weight="bold" style:font-weight-asian="bold" style:font-weight-complex="bold"/>
    </style:style>
    <style:style style:name="T20" style:parent-style-name="Standardnípísmoodstavce" style:family="text">
      <style:text-properties fo:font-weight="bold" style:font-weight-asian="bold" style:font-weight-complex="bold"/>
    </style:style>
    <style:style style:name="T21" style:parent-style-name="Standardnípísmoodstavce" style:family="text">
      <style:text-properties fo:font-weight="bold" style:font-weight-asian="bold" style:font-weight-complex="bold"/>
    </style:style>
    <style:style style:name="T22" style:parent-style-name="Standardnípísmoodstavce" style:family="text">
      <style:text-properties fo:color="#000000" fo:background-color="#000000"/>
    </style:style>
    <style:style style:name="T23" style:parent-style-name="Standardnípísmoodstavce" style:family="text">
      <style:text-properties fo:color="#000000" fo:background-color="#000000"/>
    </style:style>
    <style:style style:name="T24" style:parent-style-name="Standardnípísmoodstavce" style:family="text">
      <style:text-properties fo:color="#000000"/>
    </style:style>
    <style:style style:name="T25" style:parent-style-name="Standardnípísmoodstavce" style:family="text">
      <style:text-properties fo:font-weight="bold" style:font-weight-asian="bold" style:font-weight-complex="bold"/>
    </style:style>
    <style:style style:name="T26" style:parent-style-name="Standardnípísmoodstavce" style:family="text">
      <style:text-properties fo:font-weight="bold" style:font-weight-asian="bold" style:font-weight-complex="bold"/>
    </style:style>
    <style:style style:name="T27" style:parent-style-name="Standardnípísmoodstavce" style:family="text">
      <style:text-properties fo:font-weight="bold" style:font-weight-asian="bold" style:font-weight-complex="bold"/>
    </style:style>
    <style:style style:name="T28" style:parent-style-name="Standardnípísmoodstavce" style:family="text">
      <style:text-properties fo:color="#000000" fo:background-color="#000000"/>
    </style:style>
    <style:style style:name="T29" style:parent-style-name="Standardnípísmoodstavce" style:family="text">
      <style:text-properties fo:color="#000000" fo:background-color="#000000"/>
    </style:style>
    <style:style style:name="T30" style:parent-style-name="Standardnípísmoodstavce" style:family="text">
      <style:text-properties fo:color="#000000" fo:background-color="#000000"/>
    </style:style>
    <style:style style:name="T31" style:parent-style-name="Standardnípísmoodstavce" style:family="text">
      <style:text-properties fo:color="#000000" fo:background-color="#000000"/>
    </style:style>
  </office:automatic-styles>
  <office:body>
    <office:text text:use-soft-page-breaks="true">
      <text:p text:style-name="P1">Zápis z 22. zasedání ZO Buk 27.9.2024</text:p>
      <text:p text:style-name="Standard"/>
      <text:p text:style-name="Standard">Přítomni: A. Mráz, Mgr. V. Kučera, M. Růžička, J. Trnka, Ing. Vl. Vlk, Ing. P. Janda DiS, Ing. R.<text:s/><text:tab/><text:s text:c="4"/>Půbal</text:p>
      <text:p text:style-name="Standard">Přítomno: 7</text:p>
      <text:p text:style-name="Standard">Zapisovatel: Mgr. V. Kučera</text:p>
      <text:p text:style-name="Standard">Ověřovatelé zápisu: M. Růžička, J. Trnka</text:p>
      <text:p text:style-name="Standard">Zahájení provedl p. Mráz, přivítal všechny přítomné a seznámil je s programem</text:p>
      <text:p text:style-name="Standard"/>
      <text:p text:style-name="Standard">Program: <text:s text:c="14"/>1. <text:s text:c="2"/>kontrola usnesení</text:p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2">vyhodnocení žádostí o prodej pozemků</text:p>
                        </text:list-item>
                        <text:list-item>
                          <text:p text:style-name="P3">rozpočtové opatření</text:p>
                        </text:list-item>
                        <text:list-item>
                          <text:p text:style-name="P4">smlouva o zřízení věcného břemene akce ,, Vyšovatka – kNN, pč. 743 ´´</text:p>
                        </text:list-item>
                        <text:list-item>
                          <text:p text:style-name="P5">žádost o zapracování změny účelu užívání pozemků do ÚP Buk</text:p>
                        </text:list-item>
                        <text:list-item>
                          <text:p text:style-name="P6">proplacení faktury</text:p>
                        </text:list-item>
                        <text:list-item>
                          <text:p text:style-name="P7">finanční pomoc na povodně</text:p>
                        </text:list-item>
                        <text:list-item>
                          <text:p text:style-name="P8">různé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Standard"><text:s/>hlasování <text:s text:c="34"/>pro 7, <text:s text:c="25"/>proti 0, <text:s text:c="30"/>zdržel se 0</text:p>
      <text:p text:style-name="Standard"><text:s text:c="123"/>program schválen</text:p>
      <text:p text:style-name="Standard"/>
      <text:list text:style-name="LFO2" text:continue-numbering="true">
        <text:list-item>
          <text:list>
            <text:list-item>
              <text:p text:style-name="P9">kontrola usnesení – návrh změny č. 2 ÚP Buk byl odeslán na městský úřad Vimperk a<text:s/><text:tab/><text:s/><text:tab/><text:s text:c="21"/>poté byl vyvěšen</text:p>
            </text:list-item>
          </text:list>
        </text:list-item>
      </text:list>
      <text:p text:style-name="Standard"><text:s text:c="29"/>- <text:s/>záměr prodeje určených pozemků byl vyvěšen</text:p>
      <text:p text:style-name="Standard"><text:s text:c="48"/>- návrh smlouvy o smlouvě budoucí byl podepsán a zaslán EG.D</text:p>
      <text:p text:style-name="Standard"><text:s text:c="48"/>- p. Lešákové bylo odpovězeno</text:p>
      <text:p text:style-name="Standard"><text:s text:c="48"/>- program rozvoje obce Buk byl schválen</text:p>
      <text:p text:style-name="Standard">hlasování <text:s text:c="35"/>pro 7, <text:s text:c="25"/>proti 0, <text:s text:c="30"/>zdržel se 0</text:p>
      <text:p text:style-name="Standard"><text:s text:c="123"/>usnesení schváleno</text:p>
      <text:p text:style-name="Standard"><text:s/></text:p>
      <text:p text:style-name="Standard"><text:s text:c="12"/>2. <text:s/>vyhodnocení žádostí o prodej pozemků V Aleji - projednání</text:p>
      <text:p text:style-name="Standard"><text:s text:c="17"/>V daném termínu přišlo 11 nabídek a čtyři doplnění žádostí.</text:p>
      <text:p text:style-name="Standard"><text:s text:c="17"/>Na par.č. 1604 o rozměru 1000 m2 bylo doručeno 5 žádostí o koupi pozemku a jedno <text:s text:c="3"/><text:tab/><text:s text:c="5"/>doplnění žádosti s vyšší nabídkovou cenou.</text:p>
      <text:p text:style-name="Standard"><text:s text:c="17"/>usnesení – schválit prodej pozemku par.č.<text:s/><text:span text:style-name="T10">1604 o rozměru 1000 m2</text:span><text:s/>v k.ú. Buk pod<text:s/><text:tab/><text:s/><text:tab/><text:s text:c="5"/>Boubínem za nejvyšší nabídnutou cenu<text:s/><text:span text:style-name="T11">1 243,80,- Kč/1m2 bez DPH, tj. 1505,- Kč/1m2<text:s/></text:span><text:span text:style-name="T12"><text:tab/><text:s text:c="5"/>s DPH, celková cena 1.505.240,- Kč s DPH</text:span>, adresa kupujícího: Kristýna a Lukas Oliver<text:s/><text:tab/><text:s text:c="5"/>Reichlin,<text:s/><text:span text:style-name="T13">Hlaváčova 1163/4, 18200 Praha 8</text:span></text:p>
      <text:p text:style-name="Standard">hlasování <text:s text:c="35"/>pro 7, <text:s text:c="26"/>proti 0, <text:s text:c="30"/>zdržel se 0</text:p>
      <text:p text:style-name="Standard"><text:s text:c="123"/>usnesení schváleno</text:p>
      <text:p text:style-name="Standard"><text:s text:c="16"/>Na par.č. 1605 o rozměru 1038 m2 bylo doruřeno 6 žádostí o koupi pozemku a jedno<text:s/><text:tab/><text:s/><text:tab/><text:s text:c="4"/>doplnění žádosti s nejvyšší nabídkovou cenou.</text:p>
      <text:p text:style-name="Standard"><text:s text:c="16"/>usnesení – schválit prodej pozemku par.č.<text:s/><text:span text:style-name="T14">1605 o rozměru 1038 m2</text:span><text:s/>v k.ú. Buk pod<text:s/><text:tab/><text:s/><text:tab/><text:s text:c="4"/>Boubínem za nejvyšší nabídnutou cenu<text:s/><text:span text:style-name="T15">1250,- Kč/1m2 bez DPH, tj. 1512,50,- Kč/1m2</text:span></text:p>
      <text:p text:style-name="Standard"><text:s text:c="16"/><text:span text:style-name="T16">s DPH, celková cena 1.569.975,- Kč s DPH</text:span>, adresa kupujícího: Lukáš Matulka,<text:s/><text:span text:style-name="T17">Buk 34,<text:s/></text:span><text:span text:style-name="T18"><text:tab/><text:s text:c="4"/>383 01 Prachatice</text:span></text:p>
      <text:p text:style-name="Standard">hlasování <text:s text:c="35"/>pro 7, <text:s text:c="27"/>proti 0, <text:s text:c="28"/>zdržel se 0</text:p>
      <text:p text:style-name="Standard"><text:s text:c="123"/>usnesení schváleno</text:p>
      <text:p text:style-name="Standard"><text:s text:c="16"/>Na par.č. 1606 o rozměru 997 m2<text:s/>bylo doručeno 5 žádostí o koupi pozemku a jedno<text:s/><text:tab/><text:s/><text:tab/><text:s text:c="4"/>doplnění žádosti s vyšší nabídkovou cenou.</text:p>
      <text:p text:style-name="Standard"><text:s text:c="16"/>usnesení – schválit prodej pozemku par.č.<text:s/><text:span text:style-name="T19">1606 o rozměru 997 m2</text:span><text:s/>v k.ú. Buk pod<text:s/><text:tab/><text:s/><text:tab/><text:s text:c="4"/>Boubínem za nejvyšší nabídnutou cenu<text:s/><text:span text:style-name="T20">1250,- Kč/ 1m2 bez DPH, tj. 1512,50,-Kč/1m2</text:span></text:p>
      <text:p text:style-name="Standard"><text:s text:c="16"/><text:span text:style-name="T21">s DPH, celková cena 1.507.963,-Kč s DPH</text:span>, adresa kupujícího: Josef Vyskočil,<text:s/><text:span text:style-name="T22">Dlouhá<text:s/></text:span><text:span text:style-name="T23"><text:tab/><text:s text:c="5"/>1046/17, 37011 České Budějovice 2</text:span><text:span text:style-name="T24"><text:s text:c="2"/></text:span></text:p>
      <text:p text:style-name="Standard">hlasování <text:s text:c="34"/>pro 7, <text:s text:c="26"/>proti 0, <text:s text:c="33"/>zdržel se 0</text:p>
      <text:p text:style-name="Standard"><text:s text:c="126"/>usnesení schváleno</text:p>
      <text:p text:style-name="Standard"><text:s text:c="17"/>Na par.č. 1607 o rozměru 1192 m2 bylo doručeno 5 žádostí o koupi pozemku se stejnou<text:s/><text:tab/><text:s text:c="5"/>cenovou nabídkou <text:s/></text:p>
      <text:p text:style-name="Standard"><text:s text:c="17"/>usnesení – zrušit prodej par.č. 1607 o rozměru 1192 m2 v k.ú. Buk pod Boubínem</text:p>
      <text:p text:style-name="Standard">hlasování <text:s text:c="34"/>pro 7, <text:s text:c="26"/>proti 0,<text:s/><text:s text:c="32"/>zdržel se 0</text:p>
      <text:p text:style-name="Standard"><text:s text:c="126"/>usnesení schváleno</text:p>
      <text:p text:style-name="Standard"><text:s text:c="16"/>Na par.č. 1608 o rozměru 1484 m2 byly doručeny 4 žádosti o koupi pozemku a jedno<text:s/><text:tab/><text:s/><text:tab/><text:s text:c="4"/>doplnění žádosti s vyšší nabídkovou cenou.</text:p>
      <text:p text:style-name="Standard"><text:s text:c="16"/>usnesení – schválit prodej pozemku par.č.<text:s/><text:span text:style-name="T25">1608 o rozměru 1484 m2</text:span><text:s/>v k.ú. Buk pod <text:s/><text:tab/><text:s/><text:tab/><text:s text:c="4"/>Boubínem za nejvyšší nabídnutou cenu<text:s/><text:span text:style-name="T26">1570,- Kč/1m2 bez DPH, tj. 1.900,-Kč/1m2</text:span></text:p>
      <text:p text:style-name="Standard"><text:s text:c="15"/><text:span text:style-name="T27"><text:s/>s DPH, celková cena 2.819.155,- Kč s DPH</text:span>, adresa kupujícího: Lucie Pokorná a Tomáš<text:s/><text:tab/><text:s text:c="4"/>Kocman,<text:s/><text:span text:style-name="T28">Sídliště 405, 38422 Vlachovo Březí</text:span></text:p>
      <text:p text:style-name="Standard">hlasování <text:s text:c="34"/>pro 6, <text:s text:c="26"/>proti 0, <text:s text:c="33"/>zdržel se 1</text:p>
      <text:p text:style-name="Standard"><text:s text:c="126"/>usnesení schváleno</text:p>
      <text:p text:style-name="Standard"><text:s text:c="16"/>Následně budou vyrozuměni žadatelé jak úspěšní, tak neúspěšní</text:p>
      <text:p text:style-name="Standard"/>
      <text:p text:style-name="Standard"><text:s text:c="12"/>3. <text:s/>rozpočtové opatření - projednání</text:p>
      <text:p text:style-name="Standard"><text:s text:c="17"/>usnesení – schválit rozpopčtová opatření č. 11</text:p>
      <text:p text:style-name="Standard">hlasování <text:s text:c="34"/>pro 7, <text:s text:c="26"/>proti 0, <text:s text:c="34"/>zdržel se 0</text:p>
      <text:p text:style-name="Standard"><text:s text:c="126"/>usnesení schváleno</text:p>
      <text:p text:style-name="Standard"><text:s text:c="12"/>4. <text:s/>smlouva o zřízení věcného břemene akce ,, Vyšovatka – kNN, pč. 743 ´´ - projednání</text:p>
      <text:p text:style-name="Standard">usnesení – souhlas s uzavřením smlouvy o zřízení věcného břemene na akci ,, Vyšovatka – kNN, pč. 743 ´´s EG.D, a.s. Lidická 1873/36, Černá Pole, 602 00 Brno</text:p>
      <text:p text:style-name="Standard">hlasování <text:s text:c="34"/>pro 6, <text:s text:c="27"/>proti 0, <text:s text:c="32"/>zdržel se 1</text:p>
      <text:p text:style-name="Standard"><text:s text:c="126"/>usnesení schváleno</text:p>
      <text:p text:style-name="Standard"/>
      <text:p text:style-name="Standard"><text:s text:c="13"/>5. <text:s/>žádost o zapracování změny účelu užívání pozemků do ÚP Buk par.č. 1376 v k.ú.<text:s/><text:tab/><text:s/><text:tab/><text:s text:c="6"/>Včelná pod Boubínem, žadatel – Miloslava Čoudková,<text:s/><text:span text:style-name="T29">Libínské Sedlo 23, 383 01<text:s/></text:span><text:span text:style-name="T30"><text:tab/><text:s/></text:span><text:span text:style-name="T31"><text:tab/><text:s text:c="6"/>Prachatice</text:span><text:s/>- projednání</text:p>
      <text:p text:style-name="Standard"><text:s text:c="18"/>usnesení – odepsat p. Čoudkové, možnost zapracování změny účelu užívání pozemků do<text:s/><text:tab/><text:s text:c="6"/>ÚP Buk. Po ukončení změny č. 2. ÚP Buk bude započato s novým územním plánem<text:s/><text:tab/><text:s text:c="5"/>obce Buk.</text:p>
      <text:p text:style-name="Standard">hlasování <text:s text:c="36"/>pro 7, <text:s text:c="26"/>proti 0, <text:s text:c="30"/>zdržel se 0</text:p>
      <text:p text:style-name="Standard"><text:s text:c="127"/>usnesení schváleno</text:p>
      <text:p text:style-name="Standard"/>
      <text:p text:style-name="Standard"><text:s text:c="13"/>6. <text:s/>proplacení faktury – VO Pavel Vácha - projednání</text:p>
      <text:p text:style-name="Standard"><text:s text:c="18"/>usnesení – schválit proplacení faktury</text:p>
      <text:p text:style-name="Standard">hlasování <text:s text:c="35"/>pro 7, <text:s text:c="29"/>proti 0, <text:s text:c="29"/>zdržel se 0</text:p>
      <text:p text:style-name="Standard"><text:s text:c="126"/>usnesení schváleno</text:p>
      <text:p text:style-name="Standard"/>
      <text:p text:style-name="Standard"><text:s text:c="13"/>7. <text:s/>finanční pomoc na<text:s/>povodně – projednání</text:p>
      <text:p text:style-name="Standard"><text:s text:c="18"/>usnesení – schválit pomoc na povodně v hodnotě 20 000,- Kč, postižené obci Lužnice</text:p>
      <text:p text:style-name="Standard"/>
      <text:p text:style-name="Standard"><text:s text:c="13"/>8. <text:s text:c="2"/>různé <text:s text:c="31"/>- <text:s text:c="3"/>dotace pro hasiče převézt na obec 362 998,- Kč <text:s text:c="6"/></text:p>
      <text:p text:style-name="Standard"><text:s text:c="36"/>– <text:s text:c="3"/>nájezd k č.p. 50 Nagy Petr</text:p>
      <text:p text:style-name="Standard">nájezd ke koupališti od Vlků</text:p>
      <text:p text:style-name="Standard">přeložka silnice Buk – v lednu podat žádost na kraj</text:p>
      <text:p text:style-name="Standard"><text:s text:c="60"/>- <text:s text:c="3"/>ZTV je předáno</text:p>
      <text:p text:style-name="Standard"><text:s text:c="36"/>- <text:s text:c="3"/>odvoz ( sběr starého železa)</text:p>
      <text:p text:style-name="Standard"><text:s text:c="60"/>- <text:s text:c="3"/>parkování na cestě před obecním úřadem</text:p>
      <text:p text:style-name="Standard"><text:s text:c="60"/>- <text:s text:c="3"/>folie na přístřešek</text:p>
      <text:p text:style-name="Standard"><text:s text:c="60"/>- <text:s text:c="2"/>auto hasiči</text:p>
      <text:p text:style-name="Standard"/>
      <text:p text:style-name="Standard"/>
      <text:p text:style-name="Standard"/>
      <text:p text:style-name="Standard"/>
      <text:p text:style-name="Standard"/>
      <text:p text:style-name="Standard"><text:s/></text:p>
      <text:p text:style-name="Standard"><text:s text:c="84"/>Zapsal: <text:s text:c="73"/></text:p>
      <text:p text:style-name="Standard"><text:s text:c="84"/>Starosta</text:p>
      <text:p text:style-name="Standard">Mgr. Václav Kučera:.................................................. Antonín Mráz:.............................................</text:p>
      <text:p text:style-name="Standard"/>
      <text:p text:style-name="Standard"/>
      <text:p text:style-name="Standard">Ověřovatelé zápisu:</text:p>
      <text:p text:style-name="Standard"/>
      <text:p text:style-name="Standard"/>
      <text:p text:style-name="Standard">Miroslav Růžička <text:s text:c="55"/>Josef Trnka</text:p>
      <text:p text:style-name="Standard"/>
      <text:p text:style-name="Standard"/>
      <text:p text:style-name="Standard">….................................................................. <text:s text:c="14"/>….................................................................</text:p>
      <text:p text:style-name="Standard">Datum vyhotovení <text:s/>30.9.2024</text:p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start-value="2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Admin</dc:creator>
    <meta:creation-date>2015-11-25T16:08:00Z</meta:creation-date>
    <dc:date>2024-12-03T21:05:00Z</dc:date>
    <meta:print-date>2024-11-13T11:32:00Z</meta:print-date>
    <meta:template xlink:href="Normal.dotm" xlink:type="simple"/>
    <meta:editing-cycles>35</meta:editing-cycles>
    <meta:editing-duration>PT90240S</meta:editing-duration>
    <meta:document-statistic meta:page-count="1" meta:paragraph-count="17" meta:word-count="1280" meta:character-count="8821" meta:row-count="62" meta:non-whitespace-character-count="7558"/>
  </office:meta>
</office:document-meta>
</file>